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fo:background-color="#FFFFFF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fo:border="thin solid #000000" style:vertical-align="middle" fo:background-color="#F79646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" style:family="table-cell" style:parent-style-name="_19968__33324__32_4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 style:use-optimal-column-width="true"/>
    </style:style>
    <style:style style:name="co2" style:family="table-column">
      <style:table-column-properties fo:break-before="auto" style:column-width="3.095625cm" style:use-optimal-column-width="true"/>
    </style:style>
    <style:style style:name="co3" style:family="table-column">
      <style:table-column-properties fo:break-before="auto" style:column-width="5.84729166666667cm" style:use-optimal-column-width="true"/>
    </style:style>
    <style:style style:name="co4" style:family="table-column">
      <style:table-column-properties fo:break-before="auto" style:column-width="1.87854166666667cm" style:use-optimal-column-width="true"/>
    </style:style>
    <style:style style:name="co5" style:family="table-column">
      <style:table-column-properties fo:break-before="auto" style:column-width="2.09020833333333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2" table:style-name="ta1">
        <table:table-column table:style-name="co1" table:default-cell-style-name="ce10"/>
        <table:table-column table:style-name="co2" table:default-cell-style-name="ce1"/>
        <table:table-column table:style-name="co3" table:default-cell-style-name="ce11"/>
        <table:table-column table:style-name="co4" table:default-cell-style-name="ce10"/>
        <table:table-column table:style-name="co5" table:default-cell-style-name="ce10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18">
            <text:p><text:s/>「【102】桃園-景雲新村」站址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站序</text:p>
          </table:table-cell>
          <table:table-cell office:value-type="string" table:style-name="ce2">
            <text:p>站名</text:p>
          </table:table-cell>
          <table:table-cell office:value-type="string" table:style-name="ce12">
            <text:p>站址</text:p>
          </table:table-cell>
          <table:table-cell office:value-type="string" table:number-columns-spanned="2" table:number-rows-spanned="1" table:style-name="ce17">
            <text:p>GPS</text:p>
          </table:table-cell>
          <table:covered-table-cell/>
          <table:table-cell table:number-columns-repeated="16379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4">
            <text:p>桃園公車站</text:p>
          </table:table-cell>
          <table:table-cell office:value-type="string" table:style-name="ce5">
            <text:p>桃園區復興路158號</text:p>
          </table:table-cell>
          <table:table-cell office:value-type="float" office:value="24.989319999999999" table:style-name="ce6">
            <text:p>24.98932</text:p>
          </table:table-cell>
          <table:table-cell office:value-type="float" office:value="121.31195" table:style-name="ce7">
            <text:p>121.31195</text:p>
          </table:table-cell>
          <table:table-cell table:number-columns-repeated="16379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4">
            <text:p>南華復興路口</text:p>
          </table:table-cell>
          <table:table-cell office:value-type="string" table:style-name="ce5">
            <text:p>桃園區南華街46號前</text:p>
          </table:table-cell>
          <table:table-cell office:value-type="float" office:value="24.989560000000001" table:style-name="ce6">
            <text:p>24.98956</text:p>
          </table:table-cell>
          <table:table-cell office:value-type="float" office:value="121.3087" table:style-name="ce7">
            <text:p>121.30870</text:p>
          </table:table-cell>
          <table:table-cell table:number-columns-repeated="16379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4">
            <text:p>南華街口</text:p>
          </table:table-cell>
          <table:table-cell office:value-type="string" table:style-name="ce5">
            <text:p>桃園區中華路144號</text:p>
          </table:table-cell>
          <table:table-cell office:value-type="float" office:value="24.999199999999998" table:style-name="ce6">
            <text:p>24.99920</text:p>
          </table:table-cell>
          <table:table-cell office:value-type="float" office:value="121.30797" table:style-name="ce7">
            <text:p>121.30797</text:p>
          </table:table-cell>
          <table:table-cell table:number-columns-repeated="16379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4">
            <text:p>三民建國路口</text:p>
          </table:table-cell>
          <table:table-cell office:value-type="string" table:style-name="ce5">
            <text:p>桃園區三民路三段458號</text:p>
          </table:table-cell>
          <table:table-cell office:value-type="float" office:value="24.984680000000001" table:style-name="ce6">
            <text:p>24.98468</text:p>
          </table:table-cell>
          <table:table-cell office:value-type="float" office:value="121.30735" table:style-name="ce7">
            <text:p>121.30735</text:p>
          </table:table-cell>
          <table:table-cell table:number-columns-repeated="16379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9">
            <text:p>三民介壽路口</text:p>
          </table:table-cell>
          <table:table-cell office:value-type="string" table:style-name="ce5">
            <text:p>桃園區三民路三段540號</text:p>
          </table:table-cell>
          <table:table-cell office:value-type="float" office:value="24.982589999999998" table:style-name="ce6">
            <text:p>24.98259</text:p>
          </table:table-cell>
          <table:table-cell office:value-type="float" office:value="121.30750999999999" table:style-name="ce7">
            <text:p>121.30751</text:p>
          </table:table-cell>
          <table:table-cell table:number-columns-repeated="16379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4">
            <text:p>桃園監理站</text:p>
          </table:table-cell>
          <table:table-cell office:value-type="string" table:style-name="ce5">
            <text:p>桃園區介壽路402號</text:p>
          </table:table-cell>
          <table:table-cell office:value-type="float" office:value="24.978809999999999" table:style-name="ce6">
            <text:p>24.97881</text:p>
          </table:table-cell>
          <table:table-cell office:value-type="float" office:value="121.30401000000001" table:style-name="ce7">
            <text:p>121.30401</text:p>
          </table:table-cell>
          <table:table-cell table:number-columns-repeated="16379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4">
            <text:p>利台</text:p>
          </table:table-cell>
          <table:table-cell office:value-type="string" table:style-name="ce5">
            <text:p>八德區介壽路一段80號</text:p>
          </table:table-cell>
          <table:table-cell office:value-type="float" office:value="24.976780000000002" table:style-name="ce6">
            <text:p>24.97678</text:p>
          </table:table-cell>
          <table:table-cell office:value-type="float" office:value="121.30286" table:style-name="ce7">
            <text:p>121.30286</text:p>
          </table:table-cell>
          <table:table-cell table:number-columns-repeated="16379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4">
            <text:p>力行街口</text:p>
          </table:table-cell>
          <table:table-cell office:value-type="string" table:style-name="ce5">
            <text:p>八德區介壽路一段112號</text:p>
          </table:table-cell>
          <table:table-cell office:value-type="float" office:value="24.975850000000001" table:style-name="ce6">
            <text:p>24.97585</text:p>
          </table:table-cell>
          <table:table-cell office:value-type="float" office:value="121.30235" table:style-name="ce7">
            <text:p>121.30235</text:p>
          </table:table-cell>
          <table:table-cell table:number-columns-repeated="16379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4">
            <text:p>無線電台</text:p>
          </table:table-cell>
          <table:table-cell office:value-type="string" table:style-name="ce5">
            <text:p>八德區介壽路一段246號</text:p>
          </table:table-cell>
          <table:table-cell office:value-type="float" office:value="24.972110000000001" table:style-name="ce6">
            <text:p>24.97211</text:p>
          </table:table-cell>
          <table:table-cell office:value-type="float" office:value="121.30184" table:style-name="ce7">
            <text:p>121.30184</text:p>
          </table:table-cell>
          <table:table-cell table:number-columns-repeated="16379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4">
            <text:p>小大湳</text:p>
          </table:table-cell>
          <table:table-cell office:value-type="string" table:style-name="ce5">
            <text:p>八德區介壽路一段406號</text:p>
          </table:table-cell>
          <table:table-cell office:value-type="float" office:value="24.97045" table:style-name="ce6">
            <text:p>24.97045</text:p>
          </table:table-cell>
          <table:table-cell office:value-type="float" office:value="121.30157" table:style-name="ce7">
            <text:p>121.30157</text:p>
          </table:table-cell>
          <table:table-cell table:number-columns-repeated="16379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4">
            <text:p>忠勇西街站(G05)</text:p>
          </table:table-cell>
          <table:table-cell office:value-type="string" table:style-name="ce5">
            <text:p>八德區介壽路一段652號</text:p>
          </table:table-cell>
          <table:table-cell office:value-type="float" office:value="24.966570000000001" table:style-name="ce6">
            <text:p>24.96657</text:p>
          </table:table-cell>
          <table:table-cell office:value-type="float" office:value="121.30081" table:style-name="ce7">
            <text:p>121.30081</text:p>
          </table:table-cell>
          <table:table-cell table:number-columns-repeated="16379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4">
            <text:p>廣豐新天地</text:p>
          </table:table-cell>
          <table:table-cell office:value-type="string" table:style-name="ce5">
            <text:p>八德區介壽路一段722號</text:p>
          </table:table-cell>
          <table:table-cell office:value-type="float" office:value="24.964600000000001" table:style-name="ce6">
            <text:p>24.96460</text:p>
          </table:table-cell>
          <table:table-cell office:value-type="float" office:value="121.30038999999999" table:style-name="ce7">
            <text:p>121.30039</text:p>
          </table:table-cell>
          <table:table-cell table:number-columns-repeated="16379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4">
            <text:p>陸光四村</text:p>
          </table:table-cell>
          <table:table-cell office:value-type="string" table:style-name="ce5">
            <text:p>八德區介壽路一段842號</text:p>
          </table:table-cell>
          <table:table-cell office:value-type="float" office:value="24.961269999999999" table:style-name="ce6">
            <text:p>24.96127</text:p>
          </table:table-cell>
          <table:table-cell office:value-type="float" office:value="121.29975" table:style-name="ce7">
            <text:p>121.29975</text:p>
          </table:table-cell>
          <table:table-cell table:number-columns-repeated="16379"/>
        </table:table-row>
        <table:table-row table:style-name="ro2">
          <table:table-cell office:value-type="float" office:value="14" table:style-name="ce3">
            <text:p>14</text:p>
          </table:table-cell>
          <table:table-cell office:value-type="string" table:style-name="ce4">
            <text:p>大湳站(G04)</text:p>
          </table:table-cell>
          <table:table-cell office:value-type="string" table:style-name="ce5">
            <text:p>八德區介壽路一段934號</text:p>
          </table:table-cell>
          <table:table-cell office:value-type="float" office:value="24.959040000000002" table:style-name="ce6">
            <text:p>24.95904</text:p>
          </table:table-cell>
          <table:table-cell office:value-type="float" office:value="121.29949000000001" table:style-name="ce7">
            <text:p>121.29949</text:p>
          </table:table-cell>
          <table:table-cell table:number-columns-repeated="16379"/>
        </table:table-row>
        <table:table-row table:style-name="ro2">
          <table:table-cell office:value-type="float" office:value="15" table:style-name="ce3">
            <text:p>15</text:p>
          </table:table-cell>
          <table:table-cell office:value-type="string" table:style-name="ce4">
            <text:p>大湳市場</text:p>
          </table:table-cell>
          <table:table-cell office:value-type="string" table:style-name="ce5">
            <text:p>八德區廣福路42號</text:p>
          </table:table-cell>
          <table:table-cell office:value-type="float" office:value="24.958870000000001" table:style-name="ce6">
            <text:p>24.95887</text:p>
          </table:table-cell>
          <table:table-cell office:value-type="float" office:value="121.29798" table:style-name="ce7">
            <text:p>121.29798</text:p>
          </table:table-cell>
          <table:table-cell table:number-columns-repeated="16379"/>
        </table:table-row>
        <table:table-row table:style-name="ro2">
          <table:table-cell office:value-type="float" office:value="16" table:style-name="ce3">
            <text:p>16</text:p>
          </table:table-cell>
          <table:table-cell office:value-type="string" table:style-name="ce4">
            <text:p>景雲新村</text:p>
          </table:table-cell>
          <table:table-cell office:value-type="string" table:style-name="ce5">
            <text:p>八德區廣福路198號</text:p>
          </table:table-cell>
          <table:table-cell office:value-type="float" office:value="24.959489999999999" table:style-name="ce6">
            <text:p>24.95949</text:p>
          </table:table-cell>
          <table:table-cell office:value-type="float" office:value="121.29473" table:style-name="ce7">
            <text:p>121.29473</text:p>
          </table:table-cell>
          <table:table-cell table:number-columns-repeated="16379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4">
            <text:p>福國街</text:p>
          </table:table-cell>
          <table:table-cell office:value-type="string" table:style-name="ce5">
            <text:p>八德區福國街90號</text:p>
          </table:table-cell>
          <table:table-cell office:value-type="float" office:value="24.95729" table:style-name="ce6">
            <text:p>24.95729</text:p>
          </table:table-cell>
          <table:table-cell office:value-type="float" office:value="121.29334" table:style-name="ce7">
            <text:p>121.29334</text:p>
          </table:table-cell>
          <table:table-cell table:number-columns-repeated="16379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string" table:style-name="ce4">
            <text:p>過路坡</text:p>
          </table:table-cell>
          <table:table-cell office:value-type="string" table:style-name="ce5">
            <text:p>八德區福國街156號</text:p>
          </table:table-cell>
          <table:table-cell office:value-type="float" office:value="24.955639999999999" table:style-name="ce6">
            <text:p>24.95564</text:p>
          </table:table-cell>
          <table:table-cell office:value-type="float" office:value="121.29255999999999" table:style-name="ce7">
            <text:p>121.29256</text:p>
          </table:table-cell>
          <table:table-cell table:number-columns-repeated="16379"/>
        </table:table-row>
        <table:table-row table:style-name="ro2">
          <table:table-cell office:value-type="float" office:value="19" table:style-name="ce3">
            <text:p>19</text:p>
          </table:table-cell>
          <table:table-cell office:value-type="string" table:style-name="ce4">
            <text:p>建國公園</text:p>
          </table:table-cell>
          <table:table-cell office:value-type="string" table:style-name="ce5">
            <text:p>八德區建國路1061號對面</text:p>
          </table:table-cell>
          <table:table-cell office:value-type="float" office:value="24.956301" table:style-name="ce6">
            <text:p>24.95630</text:p>
          </table:table-cell>
          <table:table-cell office:value-type="float" office:value="121.29499" table:style-name="ce7">
            <text:p>121.29499</text:p>
          </table:table-cell>
          <table:table-cell table:number-columns-repeated="16379"/>
        </table:table-row>
        <table:table-row table:style-name="ro2">
          <table:table-cell office:value-type="float" office:value="20" table:style-name="ce3">
            <text:p>20</text:p>
          </table:table-cell>
          <table:table-cell office:value-type="string" table:style-name="ce4">
            <text:p>建國大成街口</text:p>
          </table:table-cell>
          <table:table-cell office:value-type="string" table:style-name="ce5">
            <text:p>八德區建國路1118號旁</text:p>
          </table:table-cell>
          <table:table-cell office:value-type="float" office:value="24.956949999999999" table:style-name="ce6">
            <text:p>24.95695</text:p>
          </table:table-cell>
          <table:table-cell office:value-type="float" office:value="121.29664" table:style-name="ce7">
            <text:p>121.29664</text:p>
          </table:table-cell>
          <table:table-cell table:number-columns-repeated="16379"/>
        </table:table-row>
        <table:table-row table:style-name="ro2">
          <table:table-cell office:value-type="float" office:value="21" table:style-name="ce3">
            <text:p>21</text:p>
          </table:table-cell>
          <table:table-cell office:value-type="string" table:style-name="ce4">
            <text:p>大湳站(G04)</text:p>
          </table:table-cell>
          <table:table-cell office:value-type="string" table:style-name="ce5">
            <text:p>八德區介壽路一段963號</text:p>
          </table:table-cell>
          <table:table-cell office:value-type="float" office:value="24.95918" table:style-name="ce6">
            <text:p>24.95918</text:p>
          </table:table-cell>
          <table:table-cell office:value-type="float" office:value="121.29947" table:style-name="ce7">
            <text:p>121.29947</text:p>
          </table:table-cell>
          <table:table-cell table:number-columns-repeated="16379"/>
        </table:table-row>
        <table:table-row table:style-name="ro2">
          <table:table-cell office:value-type="float" office:value="22" table:style-name="ce3">
            <text:p>22</text:p>
          </table:table-cell>
          <table:table-cell office:value-type="string" table:style-name="ce4">
            <text:p>陸光四村</text:p>
          </table:table-cell>
          <table:table-cell office:value-type="string" table:style-name="ce5">
            <text:p>八德區介壽路一段859號</text:p>
          </table:table-cell>
          <table:table-cell office:value-type="float" office:value="24.961210000000001" table:style-name="ce6">
            <text:p>24.96121</text:p>
          </table:table-cell>
          <table:table-cell office:value-type="float" office:value="121.29982" table:style-name="ce7">
            <text:p>121.29982</text:p>
          </table:table-cell>
          <table:table-cell table:number-columns-repeated="16379"/>
        </table:table-row>
        <table:table-row table:style-name="ro2">
          <table:table-cell office:value-type="float" office:value="23" table:style-name="ce3">
            <text:p>23</text:p>
          </table:table-cell>
          <table:table-cell office:value-type="string" table:style-name="ce4">
            <text:p>廣豐新天地</text:p>
          </table:table-cell>
          <table:table-cell office:value-type="string" table:style-name="ce5">
            <text:p>八德區介壽路一段749號</text:p>
          </table:table-cell>
          <table:table-cell office:value-type="float" office:value="24.963609999999999" table:style-name="ce6">
            <text:p>24.96361</text:p>
          </table:table-cell>
          <table:table-cell office:value-type="float" office:value="121.30029999999999" table:style-name="ce7">
            <text:p>121.30030</text:p>
          </table:table-cell>
          <table:table-cell table:number-columns-repeated="16379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4">
            <text:p>忠勇西街站(G05)</text:p>
          </table:table-cell>
          <table:table-cell office:value-type="string" table:style-name="ce5">
            <text:p>八德區介壽路一段657號</text:p>
          </table:table-cell>
          <table:table-cell office:value-type="float" office:value="24.966329999999999" table:style-name="ce6">
            <text:p>24.96633</text:p>
          </table:table-cell>
          <table:table-cell office:value-type="float" office:value="121.30082" table:style-name="ce7">
            <text:p>121.30082</text:p>
          </table:table-cell>
          <table:table-cell table:number-columns-repeated="16379"/>
        </table:table-row>
        <table:table-row table:style-name="ro2">
          <table:table-cell office:value-type="float" office:value="25" table:style-name="ce3">
            <text:p>25</text:p>
          </table:table-cell>
          <table:table-cell office:value-type="string" table:style-name="ce4">
            <text:p>小大湳</text:p>
          </table:table-cell>
          <table:table-cell office:value-type="string" table:style-name="ce5">
            <text:p>八德區介壽路一段419號</text:p>
          </table:table-cell>
          <table:table-cell office:value-type="float" office:value="24.97017" table:style-name="ce6">
            <text:p>24.97017</text:p>
          </table:table-cell>
          <table:table-cell office:value-type="float" office:value="121.30159999999999" table:style-name="ce7">
            <text:p>121.30160</text:p>
          </table:table-cell>
          <table:table-cell table:number-columns-repeated="16379"/>
        </table:table-row>
        <table:table-row table:style-name="ro2">
          <table:table-cell office:value-type="float" office:value="26" table:style-name="ce3">
            <text:p>26</text:p>
          </table:table-cell>
          <table:table-cell office:value-type="string" table:style-name="ce4">
            <text:p>無線電台</text:p>
          </table:table-cell>
          <table:table-cell office:value-type="string" table:style-name="ce5">
            <text:p>八德區介壽路一段249號</text:p>
          </table:table-cell>
          <table:table-cell office:value-type="float" office:value="24.97176" table:style-name="ce6">
            <text:p>24.97176</text:p>
          </table:table-cell>
          <table:table-cell office:value-type="float" office:value="121.30185" table:style-name="ce7">
            <text:p>121.30185</text:p>
          </table:table-cell>
          <table:table-cell table:number-columns-repeated="16379"/>
        </table:table-row>
        <table:table-row table:style-name="ro2">
          <table:table-cell office:value-type="float" office:value="27" table:style-name="ce3">
            <text:p>27</text:p>
          </table:table-cell>
          <table:table-cell office:value-type="string" table:style-name="ce4">
            <text:p>力行街口</text:p>
          </table:table-cell>
          <table:table-cell office:value-type="string" table:style-name="ce5">
            <text:p>桃園區介壽路一段513號</text:p>
          </table:table-cell>
          <table:table-cell office:value-type="float" office:value="24.975560000000002" table:style-name="ce6">
            <text:p>24.97556</text:p>
          </table:table-cell>
          <table:table-cell office:value-type="float" office:value="121.30246" table:style-name="ce7">
            <text:p>121.30246</text:p>
          </table:table-cell>
          <table:table-cell table:number-columns-repeated="16379"/>
        </table:table-row>
        <table:table-row table:style-name="ro2">
          <table:table-cell office:value-type="float" office:value="28" table:style-name="ce3">
            <text:p>28</text:p>
          </table:table-cell>
          <table:table-cell office:value-type="string" table:style-name="ce4">
            <text:p>利台</text:p>
          </table:table-cell>
          <table:table-cell office:value-type="string" table:style-name="ce5">
            <text:p>八德區介壽路一段68號對面</text:p>
          </table:table-cell>
          <table:table-cell office:value-type="float" office:value="24.976980000000001" table:style-name="ce6">
            <text:p>24.97698</text:p>
          </table:table-cell>
          <table:table-cell office:value-type="float" office:value="121.30304" table:style-name="ce7">
            <text:p>121.30304</text:p>
          </table:table-cell>
          <table:table-cell table:number-columns-repeated="16379"/>
        </table:table-row>
        <table:table-row table:style-name="ro2">
          <table:table-cell office:value-type="float" office:value="29" table:style-name="ce3">
            <text:p>29</text:p>
          </table:table-cell>
          <table:table-cell office:value-type="string" table:style-name="ce4">
            <text:p>桃園監理站</text:p>
          </table:table-cell>
          <table:table-cell office:value-type="string" table:style-name="ce5">
            <text:p>桃園區介壽路401號</text:p>
          </table:table-cell>
          <table:table-cell office:value-type="float" office:value="24.979240000000001" table:style-name="ce6">
            <text:p>24.97924</text:p>
          </table:table-cell>
          <table:table-cell office:value-type="float" office:value="121.30444" table:style-name="ce7">
            <text:p>121.30444</text:p>
          </table:table-cell>
          <table:table-cell table:number-columns-repeated="16379"/>
        </table:table-row>
        <table:table-row table:style-name="ro2">
          <table:table-cell office:value-type="float" office:value="30" table:style-name="ce3">
            <text:p>30</text:p>
          </table:table-cell>
          <table:table-cell office:value-type="string" table:style-name="ce4">
            <text:p>三民介壽路口</text:p>
          </table:table-cell>
          <table:table-cell office:value-type="string" table:style-name="ce5">
            <text:p>桃園區三民路三段611號</text:p>
          </table:table-cell>
          <table:table-cell office:value-type="float" office:value="24.982700000000001" table:style-name="ce6">
            <text:p>24.98270</text:p>
          </table:table-cell>
          <table:table-cell office:value-type="float" office:value="121.30765" table:style-name="ce7">
            <text:p>121.30765</text:p>
          </table:table-cell>
          <table:table-cell table:number-columns-repeated="16379"/>
        </table:table-row>
        <table:table-row table:style-name="ro2">
          <table:table-cell office:value-type="float" office:value="31" table:style-name="ce3">
            <text:p>31</text:p>
          </table:table-cell>
          <table:table-cell office:value-type="string" table:style-name="ce4">
            <text:p>三民建國路口</text:p>
          </table:table-cell>
          <table:table-cell office:value-type="string" table:style-name="ce5">
            <text:p>桃園區三民路三段541號</text:p>
          </table:table-cell>
          <table:table-cell office:value-type="float" office:value="24.984660000000002" table:style-name="ce6">
            <text:p>24.98466</text:p>
          </table:table-cell>
          <table:table-cell office:value-type="float" office:value="121.30744" table:style-name="ce7">
            <text:p>121.30744</text:p>
          </table:table-cell>
          <table:table-cell table:number-columns-repeated="16379"/>
        </table:table-row>
        <table:table-row table:style-name="ro2">
          <table:table-cell office:value-type="float" office:value="32" table:style-name="ce3">
            <text:p>32</text:p>
          </table:table-cell>
          <table:table-cell office:value-type="string" table:style-name="ce4">
            <text:p>南華街口</text:p>
          </table:table-cell>
          <table:table-cell office:value-type="string" table:style-name="ce5">
            <text:p>桃園區中華路130號對面</text:p>
          </table:table-cell>
          <table:table-cell office:value-type="float" office:value="24.990030000000001" table:style-name="ce6">
            <text:p>24.99003</text:p>
          </table:table-cell>
          <table:table-cell office:value-type="float" office:value="121.30799" table:style-name="ce7">
            <text:p>121.30799</text:p>
          </table:table-cell>
          <table:table-cell table:number-columns-repeated="16379"/>
        </table:table-row>
        <table:table-row table:style-name="ro2">
          <table:table-cell office:value-type="float" office:value="33" table:style-name="ce3">
            <text:p>33</text:p>
          </table:table-cell>
          <table:table-cell office:value-type="string" table:style-name="ce4">
            <text:p>中華民族路口</text:p>
          </table:table-cell>
          <table:table-cell office:value-type="string" table:style-name="ce5">
            <text:p>桃園區民族路99號</text:p>
          </table:table-cell>
          <table:table-cell office:value-type="float" office:value="24.990349999999999" table:style-name="ce6">
            <text:p>24.99035</text:p>
          </table:table-cell>
          <table:table-cell office:value-type="float" office:value="121.30937" table:style-name="ce7">
            <text:p>121.30937</text:p>
          </table:table-cell>
          <table:table-cell table:number-columns-repeated="16379"/>
        </table:table-row>
        <table:table-row table:style-name="ro2">
          <table:table-cell office:value-type="float" office:value="34" table:style-name="ce3">
            <text:p>34</text:p>
          </table:table-cell>
          <table:table-cell office:value-type="string" table:style-name="ce4">
            <text:p>統領百貨</text:p>
          </table:table-cell>
          <table:table-cell office:value-type="string" table:style-name="ce5">
            <text:p>桃園區中正路61號(中華路側門旁)</text:p>
          </table:table-cell>
          <table:table-cell office:value-type="float" office:value="24.991289999999999" table:style-name="ce6">
            <text:p>24.99129</text:p>
          </table:table-cell>
          <table:table-cell office:value-type="float" office:value="121.32131" table:style-name="ce7">
            <text:p>121.32131</text:p>
          </table:table-cell>
          <table:table-cell table:number-columns-repeated="16379"/>
        </table:table-row>
        <table:table-row table:number-rows-repeated="1048540" table:style-name="ro2">
          <table:table-cell table:number-columns-repeated="16384"/>
        </table:table-row>
        <table:named-expressions>
          <table:named-range table:name="Print_Area" table:cell-range-address="102.$A$1:102.$E$36" table:base-cell-address="102.$A$1"/>
        </table:named-expressions>
      </table:table>
      <table:table table:name="102C" table:style-name="ta1">
        <table:table-column table:style-name="co1" table:default-cell-style-name="ce10"/>
        <table:table-column table:style-name="co2" table:default-cell-style-name="ce1"/>
        <table:table-column table:style-name="co3" table:default-cell-style-name="ce11"/>
        <table:table-column table:style-name="co4" table:default-cell-style-name="ce10"/>
        <table:table-column table:style-name="co5" table:default-cell-style-name="ce10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18">
            <text:p><text:s/>「【102C】壽山高中-桃園-景雲新村」站址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站序</text:p>
          </table:table-cell>
          <table:table-cell office:value-type="string" table:style-name="ce2">
            <text:p>站名</text:p>
          </table:table-cell>
          <table:table-cell office:value-type="string" table:style-name="ce13">
            <text:p>站址</text:p>
          </table:table-cell>
          <table:table-cell office:value-type="string" table:number-columns-spanned="2" table:number-rows-spanned="1" table:style-name="ce17">
            <text:p>GPS</text:p>
          </table:table-cell>
          <table:covered-table-cell/>
          <table:table-cell table:number-columns-repeated="16379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8">
            <text:p>壽山高中</text:p>
          </table:table-cell>
          <table:table-cell office:value-type="string" table:style-name="ce14">
            <text:p>龜山區大同路23號</text:p>
          </table:table-cell>
          <table:table-cell office:value-type="float" office:value="24.994679999999999" table:style-name="ce15">
            <text:p>24.99468</text:p>
          </table:table-cell>
          <table:table-cell office:value-type="float" office:value="121.34072999999999" table:style-name="ce16">
            <text:p>121.34073</text:p>
          </table:table-cell>
          <table:table-cell table:number-columns-repeated="16379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8">
            <text:p>龜山</text:p>
          </table:table-cell>
          <table:table-cell office:value-type="string" table:style-name="ce14">
            <text:p>龜山區萬壽路二段946號</text:p>
          </table:table-cell>
          <table:table-cell office:value-type="float" office:value="24.995380000000001" table:style-name="ce15">
            <text:p>24.99538</text:p>
          </table:table-cell>
          <table:table-cell office:value-type="float" office:value="121.33819" table:style-name="ce16">
            <text:p>121.33819</text:p>
          </table:table-cell>
          <table:table-cell table:number-columns-repeated="16379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8">
            <text:p>萬壽中興路口</text:p>
          </table:table-cell>
          <table:table-cell office:value-type="string" table:style-name="ce14">
            <text:p>龜山區萬壽路二段1004號</text:p>
          </table:table-cell>
          <table:table-cell office:value-type="float" office:value="24.99484" table:style-name="ce15">
            <text:p>24.99484</text:p>
          </table:table-cell>
          <table:table-cell office:value-type="float" office:value="121.33659" table:style-name="ce16">
            <text:p>121.33659</text:p>
          </table:table-cell>
          <table:table-cell table:number-columns-repeated="16379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8">
            <text:p>陸光二村</text:p>
          </table:table-cell>
          <table:table-cell office:value-type="string" table:style-name="ce14">
            <text:p>龜山區萬壽路二段1096號</text:p>
          </table:table-cell>
          <table:table-cell office:value-type="float" office:value="24.994039999999998" table:style-name="ce15">
            <text:p>24.99404</text:p>
          </table:table-cell>
          <table:table-cell office:value-type="float" office:value="121.33446000000001" table:style-name="ce16">
            <text:p>121.33446</text:p>
          </table:table-cell>
          <table:table-cell table:number-columns-repeated="16379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8">
            <text:p>拔仔埔</text:p>
          </table:table-cell>
          <table:table-cell office:value-type="string" table:style-name="ce14">
            <text:p>龜山區萬壽路二段1220號</text:p>
          </table:table-cell>
          <table:table-cell office:value-type="float" office:value="24.993189999999998" table:style-name="ce15">
            <text:p>24.99319</text:p>
          </table:table-cell>
          <table:table-cell office:value-type="float" office:value="121.33001" table:style-name="ce16">
            <text:p>121.33001</text:p>
          </table:table-cell>
          <table:table-cell table:number-columns-repeated="16379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8">
            <text:p>頂興路口</text:p>
          </table:table-cell>
          <table:table-cell office:value-type="string" table:style-name="ce14">
            <text:p>龜山區萬壽路二段1260號</text:p>
          </table:table-cell>
          <table:table-cell office:value-type="float" office:value="24.993130000000001" table:style-name="ce15">
            <text:p>24.99313</text:p>
          </table:table-cell>
          <table:table-cell office:value-type="float" office:value="121.32728" table:style-name="ce16">
            <text:p>121.32728</text:p>
          </table:table-cell>
          <table:table-cell table:number-columns-repeated="16379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8">
            <text:p>萬壽山鶯路口</text:p>
          </table:table-cell>
          <table:table-cell office:value-type="string" table:style-name="ce14">
            <text:p>桃園區萬壽路三段45號對面</text:p>
          </table:table-cell>
          <table:table-cell office:value-type="float" office:value="24.991990000000001" table:style-name="ce15">
            <text:p>24.99199</text:p>
          </table:table-cell>
          <table:table-cell office:value-type="float" office:value="121.32241999999999" table:style-name="ce16">
            <text:p>121.32242</text:p>
          </table:table-cell>
          <table:table-cell table:number-columns-repeated="16379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8">
            <text:p>東山里</text:p>
          </table:table-cell>
          <table:table-cell office:value-type="string" table:style-name="ce14">
            <text:p>桃園區復興路80號</text:p>
          </table:table-cell>
          <table:table-cell office:value-type="float" office:value="24.990739999999999" table:style-name="ce15">
            <text:p>24.99074</text:p>
          </table:table-cell>
          <table:table-cell office:value-type="float" office:value="121.31638" table:style-name="ce16">
            <text:p>121.31638</text:p>
          </table:table-cell>
          <table:table-cell table:number-columns-repeated="16379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4">
            <text:p>桃園公車站</text:p>
          </table:table-cell>
          <table:table-cell office:value-type="string" table:style-name="ce5">
            <text:p>桃園區復興路158號</text:p>
          </table:table-cell>
          <table:table-cell office:value-type="float" office:value="24.990459999999999" table:style-name="ce16">
            <text:p>24.99046</text:p>
          </table:table-cell>
          <table:table-cell office:value-type="float" office:value="121.31286" table:style-name="ce15">
            <text:p>121.31286</text:p>
          </table:table-cell>
          <table:table-cell table:number-columns-repeated="16379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4">
            <text:p>南華復興路口</text:p>
          </table:table-cell>
          <table:table-cell office:value-type="string" table:style-name="ce5">
            <text:p>桃園區南華街46號前</text:p>
          </table:table-cell>
          <table:table-cell office:value-type="float" office:value="24.989560000000001" table:style-name="ce6">
            <text:p>24.98956</text:p>
          </table:table-cell>
          <table:table-cell office:value-type="float" office:value="121.3087" table:style-name="ce7">
            <text:p>121.30870</text:p>
          </table:table-cell>
          <table:table-cell table:number-columns-repeated="16379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4">
            <text:p>南華街口</text:p>
          </table:table-cell>
          <table:table-cell office:value-type="string" table:style-name="ce5">
            <text:p>桃園區中華路144號</text:p>
          </table:table-cell>
          <table:table-cell office:value-type="float" office:value="24.999199999999998" table:style-name="ce6">
            <text:p>24.99920</text:p>
          </table:table-cell>
          <table:table-cell office:value-type="float" office:value="121.30797" table:style-name="ce7">
            <text:p>121.30797</text:p>
          </table:table-cell>
          <table:table-cell table:number-columns-repeated="16379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4">
            <text:p>三民建國路口</text:p>
          </table:table-cell>
          <table:table-cell office:value-type="string" table:style-name="ce5">
            <text:p>桃園區三民路三段458號</text:p>
          </table:table-cell>
          <table:table-cell office:value-type="float" office:value="24.984680000000001" table:style-name="ce6">
            <text:p>24.98468</text:p>
          </table:table-cell>
          <table:table-cell office:value-type="float" office:value="121.30735" table:style-name="ce7">
            <text:p>121.30735</text:p>
          </table:table-cell>
          <table:table-cell table:number-columns-repeated="16379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9">
            <text:p>三民介壽路口</text:p>
          </table:table-cell>
          <table:table-cell office:value-type="string" table:style-name="ce5">
            <text:p>桃園區三民路三段540號</text:p>
          </table:table-cell>
          <table:table-cell office:value-type="float" office:value="24.982589999999998" table:style-name="ce6">
            <text:p>24.98259</text:p>
          </table:table-cell>
          <table:table-cell office:value-type="float" office:value="121.30750999999999" table:style-name="ce7">
            <text:p>121.30751</text:p>
          </table:table-cell>
          <table:table-cell table:number-columns-repeated="16379"/>
        </table:table-row>
        <table:table-row table:style-name="ro2">
          <table:table-cell office:value-type="float" office:value="14" table:style-name="ce3">
            <text:p>14</text:p>
          </table:table-cell>
          <table:table-cell office:value-type="string" table:style-name="ce4">
            <text:p>桃園監理站</text:p>
          </table:table-cell>
          <table:table-cell office:value-type="string" table:style-name="ce5">
            <text:p>桃園區介壽路402號</text:p>
          </table:table-cell>
          <table:table-cell office:value-type="float" office:value="24.978809999999999" table:style-name="ce6">
            <text:p>24.97881</text:p>
          </table:table-cell>
          <table:table-cell office:value-type="float" office:value="121.30401000000001" table:style-name="ce7">
            <text:p>121.30401</text:p>
          </table:table-cell>
          <table:table-cell table:number-columns-repeated="16379"/>
        </table:table-row>
        <table:table-row table:style-name="ro2">
          <table:table-cell office:value-type="float" office:value="15" table:style-name="ce3">
            <text:p>15</text:p>
          </table:table-cell>
          <table:table-cell office:value-type="string" table:style-name="ce4">
            <text:p>利台</text:p>
          </table:table-cell>
          <table:table-cell office:value-type="string" table:style-name="ce5">
            <text:p>八德區介壽路一段80號</text:p>
          </table:table-cell>
          <table:table-cell office:value-type="float" office:value="24.976780000000002" table:style-name="ce6">
            <text:p>24.97678</text:p>
          </table:table-cell>
          <table:table-cell office:value-type="float" office:value="121.30286" table:style-name="ce7">
            <text:p>121.30286</text:p>
          </table:table-cell>
          <table:table-cell table:number-columns-repeated="16379"/>
        </table:table-row>
        <table:table-row table:style-name="ro2">
          <table:table-cell office:value-type="float" office:value="16" table:style-name="ce3">
            <text:p>16</text:p>
          </table:table-cell>
          <table:table-cell office:value-type="string" table:style-name="ce4">
            <text:p>力行街口</text:p>
          </table:table-cell>
          <table:table-cell office:value-type="string" table:style-name="ce5">
            <text:p>八德區介壽路一段112號</text:p>
          </table:table-cell>
          <table:table-cell office:value-type="float" office:value="24.975850000000001" table:style-name="ce6">
            <text:p>24.97585</text:p>
          </table:table-cell>
          <table:table-cell office:value-type="float" office:value="121.30235" table:style-name="ce7">
            <text:p>121.30235</text:p>
          </table:table-cell>
          <table:table-cell table:number-columns-repeated="16379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4">
            <text:p>無線電台</text:p>
          </table:table-cell>
          <table:table-cell office:value-type="string" table:style-name="ce5">
            <text:p>八德區介壽路一段246號</text:p>
          </table:table-cell>
          <table:table-cell office:value-type="float" office:value="24.972110000000001" table:style-name="ce6">
            <text:p>24.97211</text:p>
          </table:table-cell>
          <table:table-cell office:value-type="float" office:value="121.30184" table:style-name="ce7">
            <text:p>121.30184</text:p>
          </table:table-cell>
          <table:table-cell table:number-columns-repeated="16379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string" table:style-name="ce4">
            <text:p>小大湳</text:p>
          </table:table-cell>
          <table:table-cell office:value-type="string" table:style-name="ce5">
            <text:p>八德區介壽路一段406號</text:p>
          </table:table-cell>
          <table:table-cell office:value-type="float" office:value="24.97045" table:style-name="ce6">
            <text:p>24.97045</text:p>
          </table:table-cell>
          <table:table-cell office:value-type="float" office:value="121.30157" table:style-name="ce7">
            <text:p>121.30157</text:p>
          </table:table-cell>
          <table:table-cell table:number-columns-repeated="16379"/>
        </table:table-row>
        <table:table-row table:style-name="ro2">
          <table:table-cell office:value-type="float" office:value="19" table:style-name="ce3">
            <text:p>19</text:p>
          </table:table-cell>
          <table:table-cell office:value-type="string" table:style-name="ce4">
            <text:p>忠勇西街站(G05)</text:p>
          </table:table-cell>
          <table:table-cell office:value-type="string" table:style-name="ce5">
            <text:p>八德區介壽路一段652號</text:p>
          </table:table-cell>
          <table:table-cell office:value-type="float" office:value="24.966570000000001" table:style-name="ce6">
            <text:p>24.96657</text:p>
          </table:table-cell>
          <table:table-cell office:value-type="float" office:value="121.30081" table:style-name="ce7">
            <text:p>121.30081</text:p>
          </table:table-cell>
          <table:table-cell table:number-columns-repeated="16379"/>
        </table:table-row>
        <table:table-row table:style-name="ro2">
          <table:table-cell office:value-type="float" office:value="20" table:style-name="ce3">
            <text:p>20</text:p>
          </table:table-cell>
          <table:table-cell office:value-type="string" table:style-name="ce4">
            <text:p>廣豐新天地</text:p>
          </table:table-cell>
          <table:table-cell office:value-type="string" table:style-name="ce5">
            <text:p>八德區介壽路一段722號</text:p>
          </table:table-cell>
          <table:table-cell office:value-type="float" office:value="24.964600000000001" table:style-name="ce6">
            <text:p>24.96460</text:p>
          </table:table-cell>
          <table:table-cell office:value-type="float" office:value="121.30038999999999" table:style-name="ce7">
            <text:p>121.30039</text:p>
          </table:table-cell>
          <table:table-cell table:number-columns-repeated="16379"/>
        </table:table-row>
        <table:table-row table:style-name="ro2">
          <table:table-cell office:value-type="float" office:value="21" table:style-name="ce3">
            <text:p>21</text:p>
          </table:table-cell>
          <table:table-cell office:value-type="string" table:style-name="ce4">
            <text:p>陸光四村</text:p>
          </table:table-cell>
          <table:table-cell office:value-type="string" table:style-name="ce5">
            <text:p>八德區介壽路一段842號</text:p>
          </table:table-cell>
          <table:table-cell office:value-type="float" office:value="24.961269999999999" table:style-name="ce6">
            <text:p>24.96127</text:p>
          </table:table-cell>
          <table:table-cell office:value-type="float" office:value="121.29975" table:style-name="ce7">
            <text:p>121.29975</text:p>
          </table:table-cell>
          <table:table-cell table:number-columns-repeated="16379"/>
        </table:table-row>
        <table:table-row table:style-name="ro2">
          <table:table-cell office:value-type="float" office:value="22" table:style-name="ce3">
            <text:p>22</text:p>
          </table:table-cell>
          <table:table-cell office:value-type="string" table:style-name="ce4">
            <text:p>大湳站(G04)</text:p>
          </table:table-cell>
          <table:table-cell office:value-type="string" table:style-name="ce5">
            <text:p>八德區介壽路一段934號</text:p>
          </table:table-cell>
          <table:table-cell office:value-type="float" office:value="24.959040000000002" table:style-name="ce6">
            <text:p>24.95904</text:p>
          </table:table-cell>
          <table:table-cell office:value-type="float" office:value="121.29949000000001" table:style-name="ce7">
            <text:p>121.29949</text:p>
          </table:table-cell>
          <table:table-cell table:number-columns-repeated="16379"/>
        </table:table-row>
        <table:table-row table:style-name="ro2">
          <table:table-cell office:value-type="float" office:value="23" table:style-name="ce3">
            <text:p>23</text:p>
          </table:table-cell>
          <table:table-cell office:value-type="string" table:style-name="ce4">
            <text:p>大湳市場</text:p>
          </table:table-cell>
          <table:table-cell office:value-type="string" table:style-name="ce5">
            <text:p>八德區廣福路42號</text:p>
          </table:table-cell>
          <table:table-cell office:value-type="float" office:value="24.958870000000001" table:style-name="ce6">
            <text:p>24.95887</text:p>
          </table:table-cell>
          <table:table-cell office:value-type="float" office:value="121.29798" table:style-name="ce7">
            <text:p>121.29798</text:p>
          </table:table-cell>
          <table:table-cell table:number-columns-repeated="16379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4">
            <text:p>景雲新村</text:p>
          </table:table-cell>
          <table:table-cell office:value-type="string" table:style-name="ce5">
            <text:p>八德區廣福路198號</text:p>
          </table:table-cell>
          <table:table-cell office:value-type="float" office:value="24.959489999999999" table:style-name="ce6">
            <text:p>24.95949</text:p>
          </table:table-cell>
          <table:table-cell office:value-type="float" office:value="121.29473" table:style-name="ce7">
            <text:p>121.29473</text:p>
          </table:table-cell>
          <table:table-cell table:number-columns-repeated="16379"/>
        </table:table-row>
        <table:table-row table:style-name="ro2">
          <table:table-cell office:value-type="float" office:value="25" table:style-name="ce3">
            <text:p>25</text:p>
          </table:table-cell>
          <table:table-cell office:value-type="string" table:style-name="ce4">
            <text:p>福國街</text:p>
          </table:table-cell>
          <table:table-cell office:value-type="string" table:style-name="ce5">
            <text:p>八德區福國街90號</text:p>
          </table:table-cell>
          <table:table-cell office:value-type="float" office:value="24.95729" table:style-name="ce6">
            <text:p>24.95729</text:p>
          </table:table-cell>
          <table:table-cell office:value-type="float" office:value="121.29334" table:style-name="ce7">
            <text:p>121.29334</text:p>
          </table:table-cell>
          <table:table-cell table:number-columns-repeated="16379"/>
        </table:table-row>
        <table:table-row table:style-name="ro2">
          <table:table-cell office:value-type="float" office:value="26" table:style-name="ce3">
            <text:p>26</text:p>
          </table:table-cell>
          <table:table-cell office:value-type="string" table:style-name="ce4">
            <text:p>過路坡</text:p>
          </table:table-cell>
          <table:table-cell office:value-type="string" table:style-name="ce5">
            <text:p>八德區福國街156號</text:p>
          </table:table-cell>
          <table:table-cell office:value-type="float" office:value="24.955639999999999" table:style-name="ce6">
            <text:p>24.95564</text:p>
          </table:table-cell>
          <table:table-cell office:value-type="float" office:value="121.29255999999999" table:style-name="ce7">
            <text:p>121.29256</text:p>
          </table:table-cell>
          <table:table-cell table:number-columns-repeated="16379"/>
        </table:table-row>
        <table:table-row table:style-name="ro2">
          <table:table-cell office:value-type="float" office:value="27" table:style-name="ce3">
            <text:p>27</text:p>
          </table:table-cell>
          <table:table-cell office:value-type="string" table:style-name="ce4">
            <text:p>建國公園</text:p>
          </table:table-cell>
          <table:table-cell office:value-type="string" table:style-name="ce5">
            <text:p>八德區建國路1061號對面</text:p>
          </table:table-cell>
          <table:table-cell office:value-type="float" office:value="24.956301" table:style-name="ce6">
            <text:p>24.95630</text:p>
          </table:table-cell>
          <table:table-cell office:value-type="float" office:value="121.29499" table:style-name="ce7">
            <text:p>121.29499</text:p>
          </table:table-cell>
          <table:table-cell table:number-columns-repeated="16379"/>
        </table:table-row>
        <table:table-row table:style-name="ro2">
          <table:table-cell office:value-type="float" office:value="28" table:style-name="ce3">
            <text:p>28</text:p>
          </table:table-cell>
          <table:table-cell office:value-type="string" table:style-name="ce4">
            <text:p>建國大成街口</text:p>
          </table:table-cell>
          <table:table-cell office:value-type="string" table:style-name="ce5">
            <text:p>八德區建國路1118號旁</text:p>
          </table:table-cell>
          <table:table-cell office:value-type="float" office:value="24.956949999999999" table:style-name="ce6">
            <text:p>24.95695</text:p>
          </table:table-cell>
          <table:table-cell office:value-type="float" office:value="121.29664" table:style-name="ce7">
            <text:p>121.29664</text:p>
          </table:table-cell>
          <table:table-cell table:number-columns-repeated="16379"/>
        </table:table-row>
        <table:table-row table:style-name="ro2">
          <table:table-cell office:value-type="float" office:value="29" table:style-name="ce3">
            <text:p>29</text:p>
          </table:table-cell>
          <table:table-cell office:value-type="string" table:style-name="ce4">
            <text:p>大湳站(G04)</text:p>
          </table:table-cell>
          <table:table-cell office:value-type="string" table:style-name="ce5">
            <text:p>八德區介壽路一段963號</text:p>
          </table:table-cell>
          <table:table-cell office:value-type="float" office:value="24.95918" table:style-name="ce6">
            <text:p>24.95918</text:p>
          </table:table-cell>
          <table:table-cell office:value-type="float" office:value="121.29947" table:style-name="ce7">
            <text:p>121.29947</text:p>
          </table:table-cell>
          <table:table-cell table:number-columns-repeated="16379"/>
        </table:table-row>
        <table:table-row table:style-name="ro2">
          <table:table-cell office:value-type="float" office:value="30" table:style-name="ce3">
            <text:p>30</text:p>
          </table:table-cell>
          <table:table-cell office:value-type="string" table:style-name="ce4">
            <text:p>陸光四村</text:p>
          </table:table-cell>
          <table:table-cell office:value-type="string" table:style-name="ce5">
            <text:p>八德區介壽路一段859號</text:p>
          </table:table-cell>
          <table:table-cell office:value-type="float" office:value="24.961210000000001" table:style-name="ce6">
            <text:p>24.96121</text:p>
          </table:table-cell>
          <table:table-cell office:value-type="float" office:value="121.29982" table:style-name="ce7">
            <text:p>121.29982</text:p>
          </table:table-cell>
          <table:table-cell table:number-columns-repeated="16379"/>
        </table:table-row>
        <table:table-row table:style-name="ro2">
          <table:table-cell office:value-type="float" office:value="31" table:style-name="ce3">
            <text:p>31</text:p>
          </table:table-cell>
          <table:table-cell office:value-type="string" table:style-name="ce4">
            <text:p>廣豐新天地</text:p>
          </table:table-cell>
          <table:table-cell office:value-type="string" table:style-name="ce5">
            <text:p>八德區介壽路一段749號</text:p>
          </table:table-cell>
          <table:table-cell office:value-type="float" office:value="24.963609999999999" table:style-name="ce6">
            <text:p>24.96361</text:p>
          </table:table-cell>
          <table:table-cell office:value-type="float" office:value="121.30029999999999" table:style-name="ce7">
            <text:p>121.30030</text:p>
          </table:table-cell>
          <table:table-cell table:number-columns-repeated="16379"/>
        </table:table-row>
        <table:table-row table:style-name="ro2">
          <table:table-cell office:value-type="float" office:value="32" table:style-name="ce3">
            <text:p>32</text:p>
          </table:table-cell>
          <table:table-cell office:value-type="string" table:style-name="ce4">
            <text:p>忠勇西街站(G05)</text:p>
          </table:table-cell>
          <table:table-cell office:value-type="string" table:style-name="ce5">
            <text:p>八德區介壽路一段657號</text:p>
          </table:table-cell>
          <table:table-cell office:value-type="float" office:value="24.966329999999999" table:style-name="ce6">
            <text:p>24.96633</text:p>
          </table:table-cell>
          <table:table-cell office:value-type="float" office:value="121.30082" table:style-name="ce7">
            <text:p>121.30082</text:p>
          </table:table-cell>
          <table:table-cell table:number-columns-repeated="16379"/>
        </table:table-row>
        <table:table-row table:style-name="ro2">
          <table:table-cell office:value-type="float" office:value="33" table:style-name="ce3">
            <text:p>33</text:p>
          </table:table-cell>
          <table:table-cell office:value-type="string" table:style-name="ce4">
            <text:p>小大湳</text:p>
          </table:table-cell>
          <table:table-cell office:value-type="string" table:style-name="ce5">
            <text:p>八德區介壽路一段419號</text:p>
          </table:table-cell>
          <table:table-cell office:value-type="float" office:value="24.97017" table:style-name="ce6">
            <text:p>24.97017</text:p>
          </table:table-cell>
          <table:table-cell office:value-type="float" office:value="121.30159999999999" table:style-name="ce7">
            <text:p>121.30160</text:p>
          </table:table-cell>
          <table:table-cell table:number-columns-repeated="16379"/>
        </table:table-row>
        <table:table-row table:style-name="ro2">
          <table:table-cell office:value-type="float" office:value="34" table:style-name="ce3">
            <text:p>34</text:p>
          </table:table-cell>
          <table:table-cell office:value-type="string" table:style-name="ce4">
            <text:p>無線電台</text:p>
          </table:table-cell>
          <table:table-cell office:value-type="string" table:style-name="ce5">
            <text:p>八德區介壽路一段249號</text:p>
          </table:table-cell>
          <table:table-cell office:value-type="float" office:value="24.97176" table:style-name="ce6">
            <text:p>24.97176</text:p>
          </table:table-cell>
          <table:table-cell office:value-type="float" office:value="121.30185" table:style-name="ce7">
            <text:p>121.30185</text:p>
          </table:table-cell>
          <table:table-cell table:number-columns-repeated="16379"/>
        </table:table-row>
        <table:table-row table:style-name="ro2">
          <table:table-cell office:value-type="float" office:value="35" table:style-name="ce3">
            <text:p>35</text:p>
          </table:table-cell>
          <table:table-cell office:value-type="string" table:style-name="ce4">
            <text:p>力行街口</text:p>
          </table:table-cell>
          <table:table-cell office:value-type="string" table:style-name="ce5">
            <text:p>桃園區介壽路一段513號</text:p>
          </table:table-cell>
          <table:table-cell office:value-type="float" office:value="24.975560000000002" table:style-name="ce6">
            <text:p>24.97556</text:p>
          </table:table-cell>
          <table:table-cell office:value-type="float" office:value="121.30246" table:style-name="ce7">
            <text:p>121.30246</text:p>
          </table:table-cell>
          <table:table-cell table:number-columns-repeated="16379"/>
        </table:table-row>
        <table:table-row table:style-name="ro2">
          <table:table-cell office:value-type="float" office:value="36" table:style-name="ce3">
            <text:p>36</text:p>
          </table:table-cell>
          <table:table-cell office:value-type="string" table:style-name="ce4">
            <text:p>利台</text:p>
          </table:table-cell>
          <table:table-cell office:value-type="string" table:style-name="ce5">
            <text:p>八德區介壽路一段68號對面</text:p>
          </table:table-cell>
          <table:table-cell office:value-type="float" office:value="24.976980000000001" table:style-name="ce6">
            <text:p>24.97698</text:p>
          </table:table-cell>
          <table:table-cell office:value-type="float" office:value="121.30304" table:style-name="ce7">
            <text:p>121.30304</text:p>
          </table:table-cell>
          <table:table-cell table:number-columns-repeated="16379"/>
        </table:table-row>
        <table:table-row table:style-name="ro2">
          <table:table-cell office:value-type="float" office:value="37" table:style-name="ce3">
            <text:p>37</text:p>
          </table:table-cell>
          <table:table-cell office:value-type="string" table:style-name="ce4">
            <text:p>桃園監理站</text:p>
          </table:table-cell>
          <table:table-cell office:value-type="string" table:style-name="ce5">
            <text:p>桃園區介壽路401號</text:p>
          </table:table-cell>
          <table:table-cell office:value-type="float" office:value="24.979240000000001" table:style-name="ce6">
            <text:p>24.97924</text:p>
          </table:table-cell>
          <table:table-cell office:value-type="float" office:value="121.30444" table:style-name="ce7">
            <text:p>121.30444</text:p>
          </table:table-cell>
          <table:table-cell table:number-columns-repeated="16379"/>
        </table:table-row>
        <table:table-row table:style-name="ro2">
          <table:table-cell office:value-type="float" office:value="38" table:style-name="ce3">
            <text:p>38</text:p>
          </table:table-cell>
          <table:table-cell office:value-type="string" table:style-name="ce4">
            <text:p>三民介壽路口</text:p>
          </table:table-cell>
          <table:table-cell office:value-type="string" table:style-name="ce5">
            <text:p>桃園區三民路三段611號</text:p>
          </table:table-cell>
          <table:table-cell office:value-type="float" office:value="24.982700000000001" table:style-name="ce6">
            <text:p>24.98270</text:p>
          </table:table-cell>
          <table:table-cell office:value-type="float" office:value="121.30765" table:style-name="ce7">
            <text:p>121.30765</text:p>
          </table:table-cell>
          <table:table-cell table:number-columns-repeated="16379"/>
        </table:table-row>
        <table:table-row table:style-name="ro2">
          <table:table-cell office:value-type="float" office:value="39" table:style-name="ce3">
            <text:p>39</text:p>
          </table:table-cell>
          <table:table-cell office:value-type="string" table:style-name="ce4">
            <text:p>三民建國路口</text:p>
          </table:table-cell>
          <table:table-cell office:value-type="string" table:style-name="ce5">
            <text:p>桃園區三民路三段541號</text:p>
          </table:table-cell>
          <table:table-cell office:value-type="float" office:value="24.984660000000002" table:style-name="ce6">
            <text:p>24.98466</text:p>
          </table:table-cell>
          <table:table-cell office:value-type="float" office:value="121.30744" table:style-name="ce7">
            <text:p>121.30744</text:p>
          </table:table-cell>
          <table:table-cell table:number-columns-repeated="16379"/>
        </table:table-row>
        <table:table-row table:style-name="ro2">
          <table:table-cell office:value-type="float" office:value="40" table:style-name="ce3">
            <text:p>40</text:p>
          </table:table-cell>
          <table:table-cell office:value-type="string" table:style-name="ce4">
            <text:p>南華街口</text:p>
          </table:table-cell>
          <table:table-cell office:value-type="string" table:style-name="ce5">
            <text:p>桃園區中華路130號對面</text:p>
          </table:table-cell>
          <table:table-cell office:value-type="float" office:value="24.990030000000001" table:style-name="ce6">
            <text:p>24.99003</text:p>
          </table:table-cell>
          <table:table-cell office:value-type="float" office:value="121.30799" table:style-name="ce7">
            <text:p>121.30799</text:p>
          </table:table-cell>
          <table:table-cell table:number-columns-repeated="16379"/>
        </table:table-row>
        <table:table-row table:style-name="ro2">
          <table:table-cell office:value-type="float" office:value="41" table:style-name="ce3">
            <text:p>41</text:p>
          </table:table-cell>
          <table:table-cell office:value-type="string" table:style-name="ce4">
            <text:p>中華民族路口</text:p>
          </table:table-cell>
          <table:table-cell office:value-type="string" table:style-name="ce5">
            <text:p>桃園區民族路99號</text:p>
          </table:table-cell>
          <table:table-cell office:value-type="float" office:value="24.990349999999999" table:style-name="ce6">
            <text:p>24.99035</text:p>
          </table:table-cell>
          <table:table-cell office:value-type="float" office:value="121.30937" table:style-name="ce7">
            <text:p>121.30937</text:p>
          </table:table-cell>
          <table:table-cell table:number-columns-repeated="16379"/>
        </table:table-row>
        <table:table-row table:style-name="ro2">
          <table:table-cell office:value-type="float" office:value="42" table:style-name="ce3">
            <text:p>42</text:p>
          </table:table-cell>
          <table:table-cell office:value-type="string" table:style-name="ce4">
            <text:p>統領百貨</text:p>
          </table:table-cell>
          <table:table-cell office:value-type="string" table:style-name="ce5">
            <text:p>桃園區中正路61號(中華路側門旁)</text:p>
          </table:table-cell>
          <table:table-cell office:value-type="float" office:value="24.991289999999999" table:style-name="ce6">
            <text:p>24.99129</text:p>
          </table:table-cell>
          <table:table-cell office:value-type="float" office:value="121.32131" table:style-name="ce7">
            <text:p>121.32131</text:p>
          </table:table-cell>
          <table:table-cell table:number-columns-repeated="16379"/>
        </table:table-row>
        <table:table-row table:number-rows-repeated="1048532" table:style-name="ro2">
          <table:table-cell table:number-columns-repeated="16384"/>
        </table:table-row>
        <table:named-expressions>
          <table:named-range table:name="Print_Area" table:cell-range-address="102C.$A$1:102C.$E$44" table:base-cell-address="102C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5" number:min-decimal-places="5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swiss"/>
    </style:style>
  </office:styles>
  <office:automatic-styles>
    <style:page-layout style:name="pm1">
      <style:page-layout-properties fo:margin-top="0.393700787401575in" fo:margin-bottom="0.196850393700787in" fo:margin-left="0.354330708661417in" fo:margin-right="0.35433070866141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TYBUS0607</meta:initial-creator>
    <dc:creator>user</dc:creator>
    <meta:creation-date>2010-11-26T08:34:03Z</meta:creation-date>
    <dc:date>2026-07-23T02:58:35Z</dc:date>
    <meta:print-date>2026-07-14T00:13:38Z</meta:print-date>
  </office:meta>
</office:document-meta>
</file>